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8-18T05:07:00Z</meta:creation-date>
    <dc:date>2026-08-18T05:07:00Z</dc:date>
    <meta:print-date>2019-08-07T04:1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2" meta:character-count="751" meta:row-count="5" meta:non-whitespace-character-count="640"/>
  </office:meta>
</office:document-meta>
</file>